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879ad82a503bd199bac58f64c3c2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481.89pt"/>
    </style:style>
    <style:style style:name="odt_auto_style_table_column_1_1" style:family="table-column">
      <style:table-column-properties style:column-width="2cm"/>
    </style:style>
    <style:style style:name="odt_auto_style_table_column_1_2" style:family="table-column">
      <style:table-column-properties style:column-width="425.2pt"/>
    </style:style>
    <style:style style:name="PluginODTAutoStyle_TableCell_3" style:family="table-cell">
      <style:paragraph-properties fo:text-align="center"/>
      <style:table-cell-properties style:vertical-align="middle" fo:padding="0.1cm" fo:background-color="#d6efc2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style:vertical-align="middle" fo:padding="0.3cm" fo:background-color="#d6efc2" fo:border="none"/>
    </style:style>
    <style:style style:name="PluginODTAutoStyle_Paragraph_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docs_download"/><text:bookmark-start text:name="__RefHeading___downloaddokumente_1"/><text:bookmark-start text:name="downloaddokumente"/>Download: Dokumente<text:bookmark-end text:name="__RefHeading___downloaddokumente_1"/><text:bookmark-end text:name="downloaddokumente"/></text:h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PluginODTAutoStyle_Table_2"><table:table-column table:style-name="odt_auto_style_table_column_1_1"/><table:table-column table:style-name="odt_auto_style_table_column_1_2"/><table:table-row><table:table-cell office:value-type="string" table:style-name="PluginODTAutoStyle_TableCell_3"><text:p text:style-name="PluginODTAutoStyle_Paragraph_4"><draw:frame draw:style-name="media" draw:name="0" text:anchor-type="as-char" draw:z-index="0" svg:width="1.27cm" svg:height="1.27cm"><draw:image xlink:href="Pictures/f9879ad82a503bd199bac58f64c3c2c7.png" xlink:type="simple" xlink:show="embed" xlink:actuate="onLoad"/></draw:frame></text:p></table:table-cell><table:table-cell office:value-type="string" table:style-name="PluginODTAutoStyle_TableCell_5"><text:p text:style-name="PluginODTAutoStyle_Paragraph_6"><text:span text:style-name="Strong_20_Emphasis"><text:span text:style-name="underline">Downloads für den EMS-Gateway:</text:span></text:span><text:line-break/>
<text:a xlink:type="simple" xlink:href="http://ems-gateway.myds.me/dokuwiki/lib/exe/fetch.php?media=wiki:ems:schaltplan_20.png" text:style-name="Internet_20_link" text:visited-style-name="Visited_20_Internet_20_Link">EMS-Gateway V2.0</text:a><text:line-break/>
<text:a xlink:type="simple" xlink:href="http://ems-gateway.myds.me/dokuwiki/lib/exe/fetch.php?media=wiki:ems:schaltplan_21.png" text:style-name="Internet_20_link" text:visited-style-name="Visited_20_Internet_20_Link">EMS-Gateway V2.1</text:a><text:line-break/>
<text:a xlink:type="simple" xlink:href="http://ems-gateway.myds.me/dokuwiki/lib/exe/fetch.php?media=wiki:ems:best21oben.png" text:style-name="Internet_20_link" text:visited-style-name="Visited_20_Internet_20_Link">Bestückung Oben V2.1</text:a><text:line-break/>
<text:a xlink:type="simple" xlink:href="http://ems-gateway.myds.me/dokuwiki/lib/exe/fetch.php?media=wiki:ems:best21unten.png" text:style-name="Internet_20_link" text:visited-style-name="Visited_20_Internet_20_Link">Bestückung Unten V2.1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481.89pt"/>
    </style:style>
    <style:style style:name="odt_auto_style_table_column_1_1" style:family="table-column">
      <style:table-column-properties style:column-width="2cm"/>
    </style:style>
    <style:style style:name="odt_auto_style_table_column_1_2" style:family="table-column">
      <style:table-column-properties style:column-width="425.2pt"/>
    </style:style>
    <style:style style:name="PluginODTAutoStyle_TableCell_3" style:family="table-cell">
      <style:paragraph-properties fo:text-align="center"/>
      <style:table-cell-properties style:vertical-align="middle" fo:padding="0.1cm" fo:background-color="#d6efc2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style:vertical-align="middle" fo:padding="0.3cm" fo:background-color="#d6efc2" fo:border="none"/>
    </style:style>
    <style:style style:name="PluginODTAutoStyle_Paragraph_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docs_download</dc:title>
  </office:meta>
</office:document-meta>
</file>