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5b8e681311644a39a9e0bf1cff7f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cm"/>
    </style:style>
    <style:style style:name="odt_auto_style_table_column_1_2" style:family="table-column">
      <style:table-column-properties style:column-width="232.444pt"/>
    </style:style>
    <style:style style:name="PluginODTAutoStyle_TableCell_3" style:family="table-cell">
      <style:paragraph-properties fo:text-align="center"/>
      <style:table-cell-properties style:vertical-align="middle" fo:padding="0.1cm" fo:background-color="#ffd39f"/>
    </style:style>
    <style:style style:name="PluginODTAutoStyle_Paragraph_4" style:family="paragraph">
      <style:paragraph-properties fo:text-align="center" fo:padding="0.1cm"/>
    </style:style>
    <style:style style:name="PluginODTAutoStyle_TableCell_5" style:family="table-cell">
      <style:table-cell-properties style:vertical-align="middle" fo:padding="0.3cm" fo:background-color="#ffd39f"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emsplus-telegramme"/><text:bookmark-start text:name="__RefHeading___telegrammaufbau_1"/><text:bookmark-start text:name="telegrammaufbau"/>Telegrammaufbau<text:bookmark-end text:name="__RefHeading___telegrammaufbau_1"/><text:bookmark-end text:name="telegrammaufbau"/></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column table:style-name="odt_auto_style_table_column_1_2"/><table:table-row><table:table-cell office:value-type="string" table:style-name="PluginODTAutoStyle_TableCell_3"><text:p text:style-name="PluginODTAutoStyle_Paragraph_4"><draw:frame draw:style-name="media" draw:name="0" text:anchor-type="as-char" draw:z-index="0" svg:width="1.27cm" svg:height="1.27cm"><draw:image xlink:href="Pictures/f55b8e681311644a39a9e0bf1cff7f6b.png" xlink:type="simple" xlink:show="embed" xlink:actuate="onLoad"/></draw:frame></text:p></table:table-cell><table:table-cell office:value-type="string" table:style-name="PluginODTAutoStyle_TableCell_5"><text:p text:style-name="PluginODTAutoStyle_Paragraph_6">Diese Seite wurde aus dem EMS-Bus übernommen. Vermutlich wird dieser Teil gleich oder ähnlich sein.</text:p></table:table-cell></table:table-row></table:table></draw:text-box></draw:frame>Es gibt mehrere Telegrammtypen auf dem Bus. hier eine kleine Übersicht:</text:p>
      <text:h text:style-name="Heading_20_3" text:outline-level="3"><text:bookmark-start text:name="__RefHeading___polling_2"/><text:bookmark-start text:name="polling"/>Polling<text:bookmark-end text:name="__RefHeading___polling_2"/><text:bookmark-end text:name="polling"/></text:h>
      <text:p text:style-name="Text_20_body">Das Polling ist die Adresse bei dem das Bit7 gesetzt ist. Das Polling wird vom Busmaster gesendet und mit einem Break beantwortet.</text:p>
      <text:h text:style-name="Heading_20_3" text:outline-level="3"><text:bookmark-start text:name="__RefHeading___antwort_auf_polling_3"/><text:bookmark-start text:name="antwort_auf_polling"/>Antwort auf Polling<text:bookmark-end text:name="__RefHeading___antwort_auf_polling_3"/><text:bookmark-end text:name="antwort_auf_polling"/></text:h>
      <text:p text:style-name="Text_20_body">Wenn der Busteilnehmer der durch das Polling angesprochen wurde nicht zu senden hat wird das Polling mit der eigenen Adresse und einem Break beantwortet.</text:p>
      <text:h text:style-name="Heading_20_3" text:outline-level="3"><text:bookmark-start text:name="__RefHeading___telegramme_4"/><text:bookmark-start text:name="telegramme"/>Telegramme<text:bookmark-end text:name="__RefHeading___telegramme_4"/><text:bookmark-end text:name="telegramme"/></text:h>
      <text:p text:style-name="Text_20_body">Die Telegramme werden nach dem Polling gesendet. Der Busmaster kann dann Telegramme selber an alle Busteilnehmer senden. Wenn keine Telegramme mehr gesendet werden sollen wird das Polling beantwortet.
Dabei ist das Bit7 der Zieladresse nicht gese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cm"/>
    </style:style>
    <style:style style:name="odt_auto_style_table_column_1_2" style:family="table-column">
      <style:table-column-properties style:column-width="232.444pt"/>
    </style:style>
    <style:style style:name="PluginODTAutoStyle_TableCell_3" style:family="table-cell">
      <style:paragraph-properties fo:text-align="center"/>
      <style:table-cell-properties style:vertical-align="middle" fo:padding="0.1cm" fo:background-color="#ffd39f"/>
    </style:style>
    <style:style style:name="PluginODTAutoStyle_Paragraph_4" style:family="paragraph">
      <style:paragraph-properties fo:text-align="center" fo:padding="0.1cm"/>
    </style:style>
    <style:style style:name="PluginODTAutoStyle_TableCell_5" style:family="table-cell">
      <style:table-cell-properties style:vertical-align="middle" fo:padding="0.3cm" fo:background-color="#ffd39f"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emsplus-telegramme</dc:title>
  </office:meta>
</office:document-meta>
</file>