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b780b24359ec8e3aa283c9f5cd8af9.png"/>
  <manifest:file-entry manifest:media-type="image/png" manifest:full-path="Pictures/84b7ed66eb365152f12a2c83160df531.png"/>
  <manifest:file-entry manifest:media-type="image/png" manifest:full-path="Pictures/f55b8e681311644a39a9e0bf1cff7f6b.png"/>
  <manifest:file-entry manifest:media-type="image/png" manifest:full-path="Pictures/d666304e743b2959cdd7fab751d7d3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graphic_1" style:family="graphic" style:parent-style-name="Graphics">
      <style:graphic-properties style:vertical-pos="middle" style:vertical-rel="text" style:horizontal-pos="from-left" style:horizontal-rel="paragraph" fo:background-color="#ffd39f" style:flow-with-text="true" fo:margin-left="18pt"/>
    </style:style>
    <style:style style:name="PluginODTAutoStyle_span_graphic_2" style:family="graphic" style:parent-style-name="Graphics">
      <style:graphic-properties style:vertical-pos="middle" style:vertical-rel="text" style:horizontal-pos="from-left" style:horizontal-rel="paragraph" fo:background-color="#ffd39f" style:flow-with-text="true" fo:margin-left="18pt"/>
    </style:style>
    <style:style style:name="PluginODTAutoStyle_Frame_3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 style:family="table">
      <style:table-properties table:align="center" fo:margin-right="18pt" fo:margin-bottom="18pt" style:rel-width="100%" style:width="289.134pt"/>
    </style:style>
    <style:style style:name="odt_auto_style_table_column_6_1" style:family="table-column">
      <style:table-column-properties style:column-width="2cm"/>
    </style:style>
    <style:style style:name="odt_auto_style_table_column_6_2" style:family="table-column">
      <style:table-column-properties style:column-width="232.444pt"/>
    </style:style>
    <style:style style:name="PluginODTAutoStyle_TableCell_5" style:family="table-cell">
      <style:paragraph-properties fo:text-align="center"/>
      <style:table-cell-properties style:vertical-align="middle" fo:padding="0.1cm" fo:background-color="#ffd39f"/>
    </style:style>
    <style:style style:name="PluginODTAutoStyle_Paragraph_6" style:family="paragraph">
      <style:paragraph-properties fo:text-align="center" fo:padding="0.1cm"/>
    </style:style>
    <style:style style:name="PluginODTAutoStyle_TableCell_7" style:family="table-cell">
      <style:table-cell-properties style:vertical-align="middle" fo:padding="0.3cm" fo:background-color="#ffd39f"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0" style:family="table">
      <style:table-properties table:align="center" fo:margin-right="18pt" fo:margin-bottom="18pt" style:rel-width="100%" style:width="289.134pt"/>
    </style:style>
    <style:style style:name="odt_auto_style_table_column_8_1" style:family="table-column">
      <style:table-column-properties style:column-width="2cm"/>
    </style:style>
    <style:style style:name="odt_auto_style_table_column_8_2" style:family="table-column">
      <style:table-column-properties style:column-width="232.444pt"/>
    </style:style>
    <style:style style:name="PluginODTAutoStyle_TableCell_11" style:family="table-cell">
      <style:paragraph-properties fo:text-align="center"/>
      <style:table-cell-properties style:vertical-align="middle" fo:padding="0.1cm" fo:background-color="#ffd39f"/>
    </style:style>
    <style:style style:name="PluginODTAutoStyle_Paragraph_12" style:family="paragraph">
      <style:paragraph-properties fo:text-align="center" fo:padding="0.1cm"/>
    </style:style>
    <style:style style:name="PluginODTAutoStyle_TableCell_13" style:family="table-cell">
      <style:table-cell-properties style:vertical-align="middle" fo:padding="0.3cm" fo:background-color="#ffd39f"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connection"/><text:bookmark-start text:name="__RefHeading___anschluesse_1"/><text:bookmark-start text:name="anschluesse"/>Anschlüsse<text:bookmark-end text:name="__RefHeading___anschluesse_1"/><text:bookmark-end text:name="anschluesse"/></text:h>
      <text:h text:style-name="Heading_20_2" text:outline-level="2"><text:bookmark-start text:name="__RefHeading___lage_2"/><text:bookmark-start text:name="lage"/>Lage<text:bookmark-end text:name="__RefHeading___lage_2"/><text:bookmark-end text:name="lage"/></text:h>
      <text:p text:style-name="Text_20_body"><draw:frame draw:style-name="media" draw:name="0" text:anchor-type="as-char" draw:z-index="0" svg:width="15.875cm" svg:height="13.958783120707cm"><draw:image xlink:href="Pictures/6fb780b24359ec8e3aa283c9f5cd8af9.png" xlink:type="simple" xlink:show="embed" xlink:actuate="onLoad"/></draw:frame></text:p>
      <text:p text:style-name="Horizontal_20_Line"/>
      <text:h text:style-name="Heading_20_2" text:outline-level="2"><text:bookmark-start text:name="__RefHeading___externe_anschluesse_3"/><text:bookmark-start text:name="externe_anschluesse"/>Externe Anschlüsse<text:bookmark-end text:name="__RefHeading___externe_anschluesse_3"/><text:bookmark-end text:name="externe_anschluesse"/></text:h>
      <text:h text:style-name="Heading_20_3" text:outline-level="3"><text:bookmark-start text:name="__RefHeading___x1can_4"/><text:bookmark-start text:name="x1can"/>X1: CAN<text:bookmark-end text:name="__RefHeading___x1can_4"/><text:bookmark-end text:name="x1can"/></text:h>
      <text:p text:style-name="Text_20_body">Wenn der CAN-Teil der Platine bestückt wurde kann hier der CAN-Bus angeschlossen werden. Mit Jumper SV9 kann mit einer Steckbrücke der Busabschluss (120 Ω) aktiviert werden</text:p>
      <text:h text:style-name="Heading_20_3" text:outline-level="3"><text:bookmark-start text:name="__RefHeading___x2ems_5"/><text:bookmark-start text:name="x2ems"/>X2: EMS<text:bookmark-end text:name="__RefHeading___x2ems_5"/><text:bookmark-end text:name="x2ems"/></text:h>
      <text:p text:style-name="Text_20_body">Hier wird der EMS-Bus der Heizung angeschlossen. Die Polung ist hier Unwichtig.</text:p>
      <text:h text:style-name="Heading_20_3" text:outline-level="3"><text:bookmark-start text:name="__RefHeading___x3usb_6"/><text:bookmark-start text:name="x3usb"/>X3: USB<text:bookmark-end text:name="__RefHeading___x3usb_6"/><text:bookmark-end text:name="x3usb"/></text:h>
      <text:p text:style-name="Text_20_body">Über den USB-Anschlüsse kann direkt auf den EMS-Bus geschrieben und gelesen werden. Außerdem kann durch Aktivierung des <text:a xlink:type="simple" xlink:href="https://emswiki.thefischer.net/doku.php?id=wiki:ems:bootloader" text:style-name="Internet_20_link" text:visited-style-name="Visited_20_Internet_20_Link">Bootloaders</text:a> eine neue Firmware eingespielt werden.</text:p>
      <text:h text:style-name="Heading_20_3" text:outline-level="3"><text:bookmark-start text:name="__RefHeading___x4dc_7"/><text:bookmark-start text:name="x4dc"/>X4: DC<text:bookmark-end text:name="__RefHeading___x4dc_7"/><text:bookmark-end text:name="x4dc"/></text:h>
      <text:p text:style-name="Text_20_body">Am Stromanschluss wird im Normalfall ein externes Netzteil 9V= 400mA angeschlossen.
Durch einen <text:a xlink:type="simple" xlink:href="https://emswiki.thefischer.net/doku.php?id=wiki:ems:emsgwumbau" text:style-name="Internet_20_link" text:visited-style-name="Visited_20_Internet_20_Link">Umbau</text:a> kann hier auch direkt die geregelte +5V Stromversorgung angeschlossen werden.</text:p>
      <text:h text:style-name="Heading_20_3" text:outline-level="3"><text:bookmark-start text:name="__RefHeading___sv6erweiterung_8"/><text:bookmark-start text:name="sv6erweiterung"/>SV6: Erweiterung<text:bookmark-end text:name="__RefHeading___sv6erweiterung_8"/><text:bookmark-end text:name="sv6erweiterung"/></text:h>
      <text:p text:style-name="Text_20_body">Durch Aufstecken einer Erweiterungsplatine können die Anschlüsse im Wandgehäuse nach außen geführt werden. Die Erweiterungsplatine muss dazu eine Verbindung zu SV7 haben. Der Pin 1 kann auch fest auf GND gelegt werden. Dazu muss der Lötjumper J7 zugelötet werden.</text:p>
      <text:p text:style-name="Horizontal_20_Line"/>
      <text:h text:style-name="Heading_20_2" text:outline-level="2"><text:bookmark-start text:name="__RefHeading___interne_anschluesse_9"/><text:bookmark-start text:name="interne_anschluesse"/>Interne Anschlüsse<text:bookmark-end text:name="__RefHeading___interne_anschluesse_9"/><text:bookmark-end text:name="interne_anschluesse"/></text:h>
      <text:p text:style-name="Text_20_body">Bei Bedarf kann eine Stift- oder Buchsenleisten eingelötet werden um Huckepack eine Erweiterungsplatine aufzustecken oder weitere Hardware anzuschließen. Bei Platzmangel im Gehäuse können die Kabel auch direkt angelötet werden.</text:p>
      <text:h text:style-name="Heading_20_3" text:outline-level="3"><text:bookmark-start text:name="__RefHeading___sv1porta_10"/><text:bookmark-start text:name="sv1porta"/>SV1: PortA<text:bookmark-end text:name="__RefHeading___sv1porta_10"/><text:bookmark-end text:name="sv1porta"/></text:h>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RA0  </text:p>
          </table:table-cell>
          <table:table-cell office:value-type="string" table:style-nam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RA1  </text:p>
          </table:table-cell>
          <table:table-cell office:value-type="string" table:style-nam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RA2  </text:p>
          </table:table-cell>
          <table:table-cell office:value-type="string" table:style-nam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RA3  </text:p>
          </table:table-cell>
          <table:table-cell office:value-type="string" table:style-nam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RA4  </text:p>
          </table:table-cell>
          <table:table-cell office:value-type="string" table:style-nam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RA5  </text:p>
          </table:table-cell>
          <table:table-cell office:value-type="string" table:style-nam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GND  </text:p>
          </table:table-cell>
          <table:table-cell office:value-type="string" table:style-name="tablecell">
            <text:p text:style-name="tablealignleft"> 0V  </text:p>
          </tabl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VCC  </text:p>
          </table:table-cell>
          <table:table-cell office:value-type="string" table:style-name="tablecell">
            <text:p text:style-name="tablealignleft"> +5V  </text:p>
          </table:table-cell>
        </table:table-row>
      </table:table>
      <text:h text:style-name="Heading_20_3" text:outline-level="3"><text:bookmark-start text:name="__RefHeading___sv2portb_11"/><text:bookmark-start text:name="sv2portb"/>SV2: PortB<text:bookmark-end text:name="__RefHeading___sv2portb_11"/><text:bookmark-end text:name="sv2portb"/></text:h>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RB0  </text:p>
          </table:table-cell>
          <table:table-cell office:value-type="string" table:style-nam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RB1  </text:p>
          </table:table-cell>
          <table:table-cell office:value-type="string" table:style-nam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RB2  </text:p>
          </table:table-cell>
          <table:table-cell office:value-type="string" table:style-nam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RB3  </text:p>
          </table:table-cell>
          <table:table-cell office:value-type="string" table:style-nam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RB4  </text:p>
          </table:table-cell>
          <table:table-cell office:value-type="string" table:style-nam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RB5  </text:p>
          </table:table-cell>
          <table:table-cell office:value-type="string" table:style-nam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RB6  </text:p>
          </table:table-cell>
          <table:table-cell office:value-type="string" table:style-nam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RB7  </text:p>
          </table:table-cell>
          <table:table-cell office:value-type="string" table:style-name="tablecell"/>
        </table:table-row>
        <table:table-row>
          <table:table-cell office:value-type="string" table:style-name="tablecell">
            <text:p text:style-name="tablealigncenter">  @#eeeeee:<text:span text:style-name="Strong_20_Emphasis">9</text:span>  </text:p>
          </table:table-cell>
          <table:table-cell office:value-type="string" table:style-name="tablecell">
            <text:p text:style-name="tablealigncenter">  GND  </text:p>
          </table:table-cell>
          <table:table-cell office:value-type="string" table:style-name="tablecell">
            <text:p text:style-name="tablealignleft"> 0V  </text:p>
          </table:table-cell>
        </table:table-row>
        <table:table-row>
          <table:table-cell office:value-type="string" table:style-name="tablecell">
            <text:p text:style-name="tablealigncenter">  @#eeeeee:<text:span text:style-name="Strong_20_Emphasis">10</text:span>  </text:p>
          </table:table-cell>
          <table:table-cell office:value-type="string" table:style-name="tablecell">
            <text:p text:style-name="tablealigncenter">  VCC  </text:p>
          </table:table-cell>
          <table:table-cell office:value-type="string" table:style-name="tablecell">
            <text:p text:style-name="tablealignleft"> +5V  </text:p>
          </table:table-cell>
        </table:table-row>
      </table:table>
      <text:h text:style-name="Heading_20_3" text:outline-level="3"><text:bookmark-start text:name="__RefHeading___sv3portc_12"/><text:bookmark-start text:name="sv3portc"/>SV3: PortC<text:bookmark-end text:name="__RefHeading___sv3portc_12"/><text:bookmark-end text:name="sv3portc"/></text:h>
      <text:line-break/>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RC0  </text:p>
          </table:table-cell>
          <table:table-cell office:value-type="string" table:style-nam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RC1  </text:p>
          </table:table-cell>
          <table:table-cell office:value-type="string" table:style-nam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RC2  </text:p>
          </table:table-cell>
          <table:table-cell office:value-type="string" table:style-nam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RC3  </text:p>
          </table:table-cell>
          <table:table-cell office:value-type="string" table:style-nam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RC4  </text:p>
          </table:table-cell>
          <table:table-cell office:value-type="string" table:style-nam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RC5  </text:p>
          </table:table-cell>
          <table:table-cell office:value-type="string" table:style-nam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RC6  </text:p>
          </table:table-cell>
          <table:table-cell office:value-type="string" table:style-nam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RC7  </text:p>
          </table:table-cell>
          <table:table-cell office:value-type="string" table:style-name="tablecell"/>
        </table:table-row>
        <table:table-row>
          <table:table-cell office:value-type="string" table:style-name="tablecell">
            <text:p text:style-name="tablealigncenter">  @#eeeeee:<text:span text:style-name="Strong_20_Emphasis">9</text:span>  </text:p>
          </table:table-cell>
          <table:table-cell office:value-type="string" table:style-name="tablecell">
            <text:p text:style-name="tablealigncenter">  GND  </text:p>
          </table:table-cell>
          <table:table-cell office:value-type="string" table:style-name="tablecell">
            <text:p text:style-name="tablealignleft"> 0V  </text:p>
          </table:table-cell>
        </table:table-row>
        <table:table-row>
          <table:table-cell office:value-type="string" table:style-name="tablecell">
            <text:p text:style-name="tablealigncenter">  @#eeeeee:<text:span text:style-name="Strong_20_Emphasis">10</text:span>  </text:p>
          </table:table-cell>
          <table:table-cell office:value-type="string" table:style-name="tablecell">
            <text:p text:style-name="tablealigncenter">  VCC  </text:p>
          </table:table-cell>
          <table:table-cell office:value-type="string" table:style-name="tablecell">
            <text:p text:style-name="tablealignleft"> +5V  </text:p>
          </table:table-cell>
        </table:table-row>
      </table:table>
      <text:h text:style-name="Heading_20_3" text:outline-level="3"><text:bookmark-start text:name="__RefHeading___sv4lcd_portd_porte_13"/><text:bookmark-start text:name="sv4lcd_portd_porte"/>SV4: LCD, PortD, PortE<text:bookmark-end text:name="__RefHeading___sv4lcd_portd_porte_13"/><text:bookmark-end text:name="sv4lcd_portd_porte"/></text:h>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GND  </text:p>
          </table:table-cell>
          <table:table-cell office:value-type="string" table:style-name="tablecell">
            <text:p text:style-name="tablealignleft"> 0V <draw:frame draw:style-name="PluginODTAutoStyle_span_graphic_1" draw:name="0" text:anchor-type="as-char" draw:z-index="0" svg:width="0.42333333333333cm" svg:height="0.42333333333333cm"><draw:image xlink:href="Pictures/84b7ed66eb365152f12a2c83160df531.png" xlink:type="simple" xlink:show="embed" xlink:actuate="onLoad"/></draw:frame><text:span text:style-name="Plugin_Wrap_Span_Important">V2.0: +5V!</text:span>  </text:p>
          </tabl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VCC  </text:p>
          </table:table-cell>
          <table:table-cell office:value-type="string" table:style-name="tablecell">
            <text:p text:style-name="tablealignleft"> +5V <draw:frame draw:style-name="PluginODTAutoStyle_span_graphic_2" draw:name="1" text:anchor-type="as-char" draw:z-index="1" svg:width="0.42333333333333cm" svg:height="0.42333333333333cm"><draw:image xlink:href="Pictures/84b7ed66eb365152f12a2c83160df531.png" xlink:type="simple" xlink:show="embed" xlink:actuate="onLoad"/></draw:frame><text:span text:style-name="Plugin_Wrap_Span_Important">V2.0: 0V!</text:span>  </text:p>
          </tabl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Poti  </text:p>
          </table:table-cell>
          <table:table-cell office:value-type="string" table:style-name="tablecell">
            <text:p text:style-name="tablealignleft"> LCD Kontrast  </text:p>
          </tabl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RC0  </text:p>
          </table:table-cell>
          <table:table-cell office:value-type="string" table:style-nam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RC1  </text:p>
          </table:table-cell>
          <table:table-cell office:value-type="string" table:style-nam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RC2  </text:p>
          </table:table-cell>
          <table:table-cell office:value-type="string" table:style-nam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RD0  </text:p>
          </table:table-cell>
          <table:table-cell office:value-type="string" table:style-name="tablecell">
            <text:p text:style-name="tablealignleft"> Data0  </text:p>
          </tabl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RD1  </text:p>
          </table:table-cell>
          <table:table-cell office:value-type="string" table:style-name="tablecell">
            <text:p text:style-name="tablealignleft"> Data1  </text:p>
          </table:table-cell>
        </table:table-row>
        <table:table-row>
          <table:table-cell office:value-type="string" table:style-name="tablecell">
            <text:p text:style-name="tablealigncenter">  @#eeeeee:<text:span text:style-name="Strong_20_Emphasis">9</text:span>  </text:p>
          </table:table-cell>
          <table:table-cell office:value-type="string" table:style-name="tablecell">
            <text:p text:style-name="tablealigncenter">  RD2  </text:p>
          </table:table-cell>
          <table:table-cell office:value-type="string" table:style-name="tablecell">
            <text:p text:style-name="tablealignleft"> Data2  </text:p>
          </table:table-cell>
        </table:table-row>
        <table:table-row>
          <table:table-cell office:value-type="string" table:style-name="tablecell">
            <text:p text:style-name="tablealigncenter">  @#eeeeee:<text:span text:style-name="Strong_20_Emphasis">10</text:span>  </text:p>
          </table:table-cell>
          <table:table-cell office:value-type="string" table:style-name="tablecell">
            <text:p text:style-name="tablealigncenter">  RD3  </text:p>
          </table:table-cell>
          <table:table-cell office:value-type="string" table:style-name="tablecell">
            <text:p text:style-name="tablealignleft"> Data3  </text:p>
          </table:table-cell>
        </table:table-row>
        <table:table-row>
          <table:table-cell office:value-type="string" table:style-name="tablecell">
            <text:p text:style-name="tablealigncenter">  @#eeeeee:<text:span text:style-name="Strong_20_Emphasis">11</text:span>  </text:p>
          </table:table-cell>
          <table:table-cell office:value-type="string" table:style-name="tablecell">
            <text:p text:style-name="tablealigncenter">  RD4  </text:p>
          </table:table-cell>
          <table:table-cell office:value-type="string" table:style-name="tablecell">
            <text:p text:style-name="tablealignleft"> Data4  </text:p>
          </table:table-cell>
        </table:table-row>
        <table:table-row>
          <table:table-cell office:value-type="string" table:style-name="tablecell">
            <text:p text:style-name="tablealigncenter">  @#eeeeee:<text:span text:style-name="Strong_20_Emphasis">12</text:span>  </text:p>
          </table:table-cell>
          <table:table-cell office:value-type="string" table:style-name="tablecell">
            <text:p text:style-name="tablealigncenter">  RD5  </text:p>
          </table:table-cell>
          <table:table-cell office:value-type="string" table:style-name="tablecell">
            <text:p text:style-name="tablealignleft"> Data5  </text:p>
          </table:table-cell>
        </table:table-row>
        <table:table-row>
          <table:table-cell office:value-type="string" table:style-name="tablecell">
            <text:p text:style-name="tablealigncenter">  @#eeeeee:<text:span text:style-name="Strong_20_Emphasis">13</text:span>  </text:p>
          </table:table-cell>
          <table:table-cell office:value-type="string" table:style-name="tablecell">
            <text:p text:style-name="tablealigncenter">  RD6  </text:p>
          </table:table-cell>
          <table:table-cell office:value-type="string" table:style-name="tablecell">
            <text:p text:style-name="tablealignleft"> Data6  </text:p>
          </table:table-cell>
        </table:table-row>
        <table:table-row>
          <table:table-cell office:value-type="string" table:style-name="tablecell">
            <text:p text:style-name="tablealigncenter">  @#eeeeee:<text:span text:style-name="Strong_20_Emphasis">14</text:span>  </text:p>
          </table:table-cell>
          <table:table-cell office:value-type="string" table:style-name="tablecell">
            <text:p text:style-name="tablealigncenter">  RD7  </text:p>
          </table:table-cell>
          <table:table-cell office:value-type="string" table:style-name="tablecell">
            <text:p text:style-name="tablealignleft"> Data7  </text:p>
          </table:table-cell>
        </table:table-row>
        <table:table-row>
          <table:table-cell office:value-type="string" table:style-name="tablecell">
            <text:p text:style-name="tablealigncenter">  @#eeeeee:<text:span text:style-name="Strong_20_Emphasis">15</text:span>  </text:p>
          </table:table-cell>
          <table:table-cell office:value-type="string" table:style-name="tablecell">
            <text:p text:style-name="tablealigncenter">  +5V  </text:p>
          </table:table-cell>
          <table:table-cell office:value-type="string" table:style-name="tablecell">
            <text:p text:style-name="tablealignleft"> LED+  </text:p>
          </table:table-cell>
        </table:table-row>
        <table:table-row>
          <table:table-cell office:value-type="string" table:style-name="tablecell">
            <text:p text:style-name="tablealigncenter">  @#eeeeee:<text:span text:style-name="Strong_20_Emphasis">16</text:span>  </text:p>
          </table:table-cell>
          <table:table-cell office:value-type="string" table:style-name="tablecell">
            <text:p text:style-name="tablealigncenter">  100Ω Pull Down  </text:p>
          </table:table-cell>
          <table:table-cell office:value-type="string" table:style-name="tablecell">
            <text:p text:style-name="tablealignleft"> LED-  </text:p>
          </table:table-cell>
        </table:table-row>
      </table:table>
      <text:h text:style-name="Heading_20_3" text:outline-level="3"><text:bookmark-start text:name="__RefHeading___sv5iscp_14"/><text:bookmark-start text:name="sv5iscp"/>SV5: ISCP<text:bookmark-end text:name="__RefHeading___sv5iscp_14"/><text:bookmark-end text:name="sv5iscp"/></text:h>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MCLR  </text:p>
          </table:table-cell>
          <table:table-cell office:value-type="string" table:style-name="tablecell">
            <text:p text:style-name="tablealignleft"> RE3 vom PIC  </text:p>
          </tabl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MCLR'  </text:p>
          </table:table-cell>
          <table:table-cell office:value-type="string" table:style-name="tablecell">
            <text:p text:style-name="tablealignleft"> RE3 zur Schaltung  </text:p>
          </tabl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VCC  </text:p>
          </table:table-cell>
          <table:table-cell office:value-type="string" table:style-name="tablecell">
            <text:p text:style-name="tablealignleft"> +5V  </text:p>
          </tabl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  </text:p>
          </table:table-cell>
          <table:table-cell office:value-type="string" table:style-name="tablecell">
            <text:p text:style-name="tablealignleft"> ---  </text:p>
          </tabl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GND  </text:p>
          </table:table-cell>
          <table:table-cell office:value-type="string" table:style-name="tablecell">
            <text:p text:style-name="tablealignleft"> 0V  </text:p>
          </tabl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  </text:p>
          </table:table-cell>
          <table:table-cell office:value-type="string" table:style-name="tablecell">
            <text:p text:style-name="tablealignleft"> ---  </text:p>
          </tabl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PGD  </text:p>
          </table:table-cell>
          <table:table-cell office:value-type="string" table:style-name="tablecell">
            <text:p text:style-name="tablealignleft"> RB7 vom Pic  </text:p>
          </tabl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PGD'  </text:p>
          </table:table-cell>
          <table:table-cell office:value-type="string" table:style-name="tablecell">
            <text:p text:style-name="tablealignleft"> RB7' zur Schaltung  </text:p>
          </table:table-cell>
        </table:table-row>
        <table:table-row>
          <table:table-cell office:value-type="string" table:style-name="tablecell">
            <text:p text:style-name="tablealigncenter">  @#eeeeee:<text:span text:style-name="Strong_20_Emphasis">9</text:span>  </text:p>
          </table:table-cell>
          <table:table-cell office:value-type="string" table:style-name="tablecell">
            <text:p text:style-name="tablealigncenter">  PGC  </text:p>
          </table:table-cell>
          <table:table-cell office:value-type="string" table:style-name="tablecell">
            <text:p text:style-name="tablealignleft"> RB6 vom Pic  </text:p>
          </table:table-cell>
        </table:table-row>
        <table:table-row>
          <table:table-cell office:value-type="string" table:style-name="tablecell">
            <text:p text:style-name="tablealigncenter">  @#eeeeee:<text:span text:style-name="Strong_20_Emphasis">10</text:span>  </text:p>
          </table:table-cell>
          <table:table-cell office:value-type="string" table:style-name="tablecell">
            <text:p text:style-name="tablealigncenter">  PGC'  </text:p>
          </table:table-cell>
          <table:table-cell office:value-type="string" table:style-name="tablecell">
            <text:p text:style-name="tablealignleft"> RB6' zur Schaltung  </text:p>
          </table:table-cell>
        </table:table-row>
        <table:table-row>
          <table:table-cell office:value-type="string" table:style-name="tablecell">
            <text:p text:style-name="tablealigncenter">  @#eeeeee:<text:span text:style-name="Strong_20_Emphasis">11</text:span>  </text:p>
          </table:table-cell>
          <table:table-cell office:value-type="string" table:style-name="tablecell">
            <text:p text:style-name="tablealigncenter">  PGM  </text:p>
          </table:table-cell>
          <table:table-cell office:value-type="string" table:style-name="tablecell">
            <text:p text:style-name="tablealignleft"> RB5 vom Pic  </text:p>
          </table:table-cell>
        </table:table-row>
        <table:table-row>
          <table:table-cell office:value-type="string" table:style-name="tablecell">
            <text:p text:style-name="tablealigncenter">  @#eeeeee:<text:span text:style-name="Strong_20_Emphasis">12</text:span>  </text:p>
          </table:table-cell>
          <table:table-cell office:value-type="string" table:style-name="tablecell">
            <text:p text:style-name="tablealigncenter">  PGM'  </text:p>
          </table:table-cell>
          <table:table-cell office:value-type="string" table:style-name="tablecell">
            <text:p text:style-name="tablealignleft"> RB5' zur Schaltung  </text:p>
          </table:table-cell>
        </table:table-row>
      </table:table>
      <text:h text:style-name="Heading_20_3" text:outline-level="3"><text:bookmark-start text:name="__RefHeading___sv6externe_verbindung_15"/><text:bookmark-start text:name="sv6externe_verbindung"/>SV6: Externe Verbindung<text:bookmark-end text:name="__RefHeading___sv6externe_verbindung_15"/><text:bookmark-end text:name="sv6externe_verbindung"/></text:h>
      <text:p text:style-name="Text_20_body">1:1 durchgeschaltet zu SV7
Mit schließen von Jumper J7 kann Pin1 auf 0V gelegt werden</text:p>
      <text:h text:style-name="Heading_20_3" text:outline-level="3"><text:bookmark-start text:name="__RefHeading___sv7interne_verbindung_16"/><text:bookmark-start text:name="sv7interne_verbindung"/>SV7: Interne Verbindung<text:bookmark-end text:name="__RefHeading___sv7interne_verbindung_16"/><text:bookmark-end text:name="sv7interne_verbindung"/></text:h>
      <text:p text:style-name="Text_20_body">1:1 durchgeschaltet zu SV6
Mit schließen von Jumper J7 kann Pin1 auf 0V gelegt werden</text:p>
      <text:h text:style-name="Heading_20_3" text:outline-level="3"><text:bookmark-start text:name="__RefHeading___sv8externe_leds_17"/><text:bookmark-start text:name="sv8externe_leds"/>SV8: Externe LEDs<text:bookmark-end text:name="__RefHeading___sv8externe_leds_17"/><text:bookmark-end text:name="sv8externe_leds"/></text:h>
      <text:p text:style-name="Text_20_body">Dieser Anschluß liegt parallel zu den aufgelöteten LEDs. Hier können externe LEDs angeschlossen werden. Wenn dort LEDs mit niedriger Durchlasspannung angeschlossen werden wird die aufgelötete LED automatisch „abgeschaltet“. Bei gleicher oder höherer Durchlasspannung sollte die interne LED ausgelötet werden.</text:p>
      <text:h text:style-name="Heading_20_3" text:outline-level="3"><text:bookmark-start text:name="__RefHeading___sv9can_busabschluss_18"/><text:bookmark-start text:name="sv9can_busabschluss"/>SV9: CAN Busabschluss<text:bookmark-end text:name="__RefHeading___sv9can_busabschluss_18"/><text:bookmark-end text:name="sv9can_busabschluss"/></text:h>
      <text:p text:style-name="Text_20_body">Steckbrücke gesteckt = 120Ω Busabschluss aktiviert</text:p>
      <text:h text:style-name="Heading_20_3" text:outline-level="3"><text:bookmark-start text:name="__RefHeading___sv10ethernet_enc28j60_19"/><text:bookmark-start text:name="sv10ethernet_enc28j60"/>SV10: Ethernet ENC28J60<text:bookmark-end text:name="__RefHeading___sv10ethernet_enc28j60_19"/><text:bookmark-end text:name="sv10ethernet_enc28j60"/></text:h>
      <text:p text:style-name="Text_20_body"><draw:frame draw:style-name="PluginODTAutoStyle_Frame_3_text_frame" draw:name="Frame1" text:anchor-type="paragraph" svg:width="289.134pt" draw:z-index="0" svg:x="0cm" svg:y="0cm" svg:min-height="1cm"><draw:text-box><table:table table:style-name="PluginODTAutoStyle_Table_4"><table:table-column table:style-name="odt_auto_style_table_column_6_1"/><table:table-column table:style-name="odt_auto_style_table_column_6_2"/><table:table-row><table:table-cell office:value-type="string" table:style-name="PluginODTAutoStyle_TableCell_5"><text:p text:style-name="PluginODTAutoStyle_Paragraph_6"><draw:frame draw:style-name="media" draw:name="1" text:anchor-type="as-char" draw:z-index="1" svg:width="1.27cm" svg:height="1.27cm"><draw:image xlink:href="Pictures/f55b8e681311644a39a9e0bf1cff7f6b.png" xlink:type="simple" xlink:show="embed" xlink:actuate="onLoad"/></draw:frame></text:p></table:table-cell><table:table-cell office:value-type="string" table:style-name="PluginODTAutoStyle_TableCell_7"><text:p text:style-name="PluginODTAutoStyle_Paragraph_8">SDI/SDO sind vertauscht. Beim Anfertigen des Kabels müssen diese Adern vertauscht werden!</text:p><text:p text:style-name="Text_20_body">SPI Bus: SDI &lt;--&gt; SO, SDO &lt;--&gt; SI, SCK&lt;--&gt;SCK</text:p><text:p text:style-name="Text_20_body">In Richtung EMS-GW ist ggf. ein Pegelwandler nötig un die Spezifikation lt. Datenblatt einzuhalten!
<draw:frame draw:style-name="mediacenter" draw:name="2" text:anchor-type="paragraph" draw:z-index="2" svg:width="7.5141666666667cm" svg:height="7.46125cm"><draw:image xlink:href="Pictures/d666304e743b2959cdd7fab751d7d35e.png" xlink:type="simple" xlink:show="embed" xlink:actuate="onLoad"/></draw:frame>
Der IC ist z.B. ein 74ACT125.</text:p></table:table-cell></table:table-row></table:table></draw:text-box></draw:frame><text:line-break/></text:p>
      <table:table table:style-name="Table">
        <table:table-column/>
        <table:table-column/>
        <table:table-column/>
        <table:table-row>
          <table:table-cell office:value-type="string" table:style-name="tablecell">
            <text:p text:style-name="tablealigncenter">  @#dddddd:<text:span text:style-name="Strong_20_Emphasis">Pin</text:span>  </text:p>
          </table:table-cell>
          <table:table-cell office:value-type="string" table:style-name="tablecell">
            <text:p text:style-name="tablealigncenter">  @#dddddd:<text:span text:style-name="Strong_20_Emphasis">Signal</text:span>  </text:p>
          </table:table-cell>
          <table:table-cell office:value-type="string" table:style-name="tablecell">
            <text:p text:style-name="tablealigncenter">  @#dddddd:<text:span text:style-name="Strong_20_Emphasis">Beschreibung</text:span>  </text:p>
          </table:table-cell>
        </table:table-row>
        <table:table-row>
          <table:table-cell office:value-type="string" table:style-name="tablecell">
            <text:p text:style-name="tablealigncenter">  @#eeeeee:<text:span text:style-name="Strong_20_Emphasis">1</text:span>  </text:p>
          </table:table-cell>
          <table:table-cell office:value-type="string" table:style-name="tablecell">
            <text:p text:style-name="tablealigncenter">  VCC  </text:p>
          </table:table-cell>
          <table:table-cell office:value-type="string" table:style-name="tablecell">
            <text:p text:style-name="tablealignleft"> +5V  </text:p>
          </table:table-cell>
        </table:table-row>
        <table:table-row>
          <table:table-cell office:value-type="string" table:style-name="tablecell">
            <text:p text:style-name="tablealigncenter">  @#eeeeee:<text:span text:style-name="Strong_20_Emphasis">2</text:span>  </text:p>
          </table:table-cell>
          <table:table-cell office:value-type="string" table:style-name="tablecell">
            <text:p text:style-name="tablealigncenter">  GND  </text:p>
          </table:table-cell>
          <table:table-cell office:value-type="string" table:style-name="tablecell">
            <text:p text:style-name="tablealignleft"> 0V  </text:p>
          </table:table-cell>
        </table:table-row>
        <table:table-row>
          <table:table-cell office:value-type="string" table:style-name="tablecell">
            <text:p text:style-name="tablealigncenter">  @#eeeeee:<text:span text:style-name="Strong_20_Emphasis">3</text:span>  </text:p>
          </table:table-cell>
          <table:table-cell office:value-type="string" table:style-name="tablecell">
            <text:p text:style-name="tablealigncenter">  ---  </text:p>
          </table:table-cell>
          <table:table-cell office:value-type="string" table:style-name="tablecell">
            <text:p text:style-name="tablealignleft"> ---  </text:p>
          </table:table-cell>
        </table:table-row>
        <table:table-row>
          <table:table-cell office:value-type="string" table:style-name="tablecell">
            <text:p text:style-name="tablealigncenter">  @#eeeeee:<text:span text:style-name="Strong_20_Emphasis">4</text:span>  </text:p>
          </table:table-cell>
          <table:table-cell office:value-type="string" table:style-name="tablecell">
            <text:p text:style-name="tablealigncenter">  Eth. Clk Out  </text:p>
          </table:table-cell>
          <table:table-cell office:value-type="string" table:style-name="tablecell">
            <text:p text:style-name="tablealignleft"> ---  </text:p>
          </table:table-cell>
        </table:table-row>
        <table:table-row>
          <table:table-cell office:value-type="string" table:style-name="tablecell">
            <text:p text:style-name="tablealigncenter">  @#eeeeee:<text:span text:style-name="Strong_20_Emphasis">5</text:span>  </text:p>
          </table:table-cell>
          <table:table-cell office:value-type="string" table:style-name="tablecell">
            <text:p text:style-name="tablealigncenter">  INT  </text:p>
          </table:table-cell>
          <table:table-cell office:value-type="string" table:style-name="tablecell">
            <text:p text:style-name="tablealignleft"> RB5  </text:p>
          </table:table-cell>
        </table:table-row>
        <table:table-row>
          <table:table-cell office:value-type="string" table:style-name="tablecell">
            <text:p text:style-name="tablealigncenter">  @#eeeeee:<text:span text:style-name="Strong_20_Emphasis">6</text:span>  </text:p>
          </table:table-cell>
          <table:table-cell office:value-type="string" table:style-name="tablecell">
            <text:p text:style-name="tablealigncenter">  SDO  </text:p>
          </table:table-cell>
          <table:table-cell office:value-type="string" table:style-name="tablecell">
            <text:p text:style-name="tablealignleft"> RC5  </text:p>
          </table:table-cell>
        </table:table-row>
        <table:table-row>
          <table:table-cell office:value-type="string" table:style-name="tablecell">
            <text:p text:style-name="tablealigncenter">  @#eeeeee:<text:span text:style-name="Strong_20_Emphasis">7</text:span>  </text:p>
          </table:table-cell>
          <table:table-cell office:value-type="string" table:style-name="tablecell">
            <text:p text:style-name="tablealigncenter">  SDI  </text:p>
          </table:table-cell>
          <table:table-cell office:value-type="string" table:style-name="tablecell">
            <text:p text:style-name="tablealignleft"> RC4  </text:p>
          </table:table-cell>
        </table:table-row>
        <table:table-row>
          <table:table-cell office:value-type="string" table:style-name="tablecell">
            <text:p text:style-name="tablealigncenter">  @#eeeeee:<text:span text:style-name="Strong_20_Emphasis">8</text:span>  </text:p>
          </table:table-cell>
          <table:table-cell office:value-type="string" table:style-name="tablecell">
            <text:p text:style-name="tablealigncenter">  SCK  </text:p>
          </table:table-cell>
          <table:table-cell office:value-type="string" table:style-name="tablecell">
            <text:p text:style-name="tablealignleft"> RC3  </text:p>
          </table:table-cell>
        </table:table-row>
        <table:table-row>
          <table:table-cell office:value-type="string" table:style-name="tablecell">
            <text:p text:style-name="tablealigncenter">  @#eeeeee:<text:span text:style-name="Strong_20_Emphasis">9</text:span>  </text:p>
          </table:table-cell>
          <table:table-cell office:value-type="string" table:style-name="tablecell">
            <text:p text:style-name="tablealigncenter">  CS  </text:p>
          </table:table-cell>
          <table:table-cell office:value-type="string" table:style-name="tablecell">
            <text:p text:style-name="tablealignleft"> RA3  </text:p>
          </table:table-cell>
        </table:table-row>
        <table:table-row>
          <table:table-cell office:value-type="string" table:style-name="tablecell">
            <text:p text:style-name="tablealigncenter">  @#eeeeee:<text:span text:style-name="Strong_20_Emphasis">10</text:span>  </text:p>
          </table:table-cell>
          <table:table-cell office:value-type="string" table:style-name="tablecell">
            <text:p text:style-name="tablealigncenter">  Reset  </text:p>
          </table:table-cell>
          <table:table-cell office:value-type="string" table:style-name="tablecell">
            <text:p text:style-name="tablealignleft"> RB4  </text:p>
          </table:table-cell>
        </table:table-row>
      </table:table>
      <text:h text:style-name="Heading_20_3" text:outline-level="3"><text:bookmark-start text:name="__RefHeading___sv11sd_mmc-karte_20"/><text:bookmark-start text:name="sv11sd_mmc-karte"/>SV11: SD/MMC-Karte<text:bookmark-end text:name="__RefHeading___sv11sd_mmc-karte_20"/><text:bookmark-end text:name="sv11sd_mmc-karte"/></text:h>
      <text:p text:style-name="Horizontal_20_Line"/>
      <text:h text:style-name="Heading_20_2" text:outline-level="2"><text:bookmark-start text:name="__RefHeading___loetbruecken_21"/><text:bookmark-start text:name="loetbruecken"/>Lötbrücken<text:bookmark-end text:name="__RefHeading___loetbruecken_21"/><text:bookmark-end text:name="loetbruecken"/></text:h>
      <text:p text:style-name="Text_20_body"><draw:frame draw:style-name="PluginODTAutoStyle_Frame_9_text_frame" draw:name="Frame2" text:anchor-type="paragraph" svg:width="289.134pt" draw:z-index="0" svg:x="0cm" svg:y="0cm" svg:min-height="1cm"><draw:text-box><table:table table:style-name="PluginODTAutoStyle_Table_10"><table:table-column table:style-name="odt_auto_style_table_column_8_1"/><table:table-column table:style-name="odt_auto_style_table_column_8_2"/><table:table-row><table:table-cell office:value-type="string" table:style-name="PluginODTAutoStyle_TableCell_11"><text:p text:style-name="PluginODTAutoStyle_Paragraph_12"><draw:frame draw:style-name="media" draw:name="3" text:anchor-type="as-char" draw:z-index="3" svg:width="1.27cm" svg:height="1.27cm"><draw:image xlink:href="Pictures/f55b8e681311644a39a9e0bf1cff7f6b.png" xlink:type="simple" xlink:show="embed" xlink:actuate="onLoad"/></draw:frame></text:p></table:table-cell><table:table-cell office:value-type="string" table:style-name="PluginODTAutoStyle_TableCell_13"><text:p text:style-name="PluginODTAutoStyle_Paragraph_14">Änderungen an Lötbrücken sollten nur zusammen mit entsprechender Hardwareänderungen erfolgen.<text:line-break/>
Bei falscher Handhabung können Bauteile zerstört werden!</text:p></table:table-cell></table:table-row></table:table></draw:text-box></draw:frame><text:line-break/></text:p>
      <text:h text:style-name="Heading_20_3" text:outline-level="3"><text:bookmark-start text:name="__RefHeading___j1_22"/><text:bookmark-start text:name="j1"/>J1<text:bookmark-end text:name="__RefHeading___j1_22"/><text:bookmark-end text:name="j1"/></text:h>
      <text:p text:style-name="Text_20_body">Mit Jumper J1 und J4 bis J6 kann die Galvanische Trennung zwischen EMS-Bus und EMS-Gateway verhindert werden. Dazu müssen IC5 (ADUM1201) und IC5 (78L05) ausgelötet werden und diese Jumper geschlossen werden.
J1 ist die 0V-Verbindung zum EMS-Bus</text:p>
      <text:h text:style-name="Heading_20_3" text:outline-level="3"><text:bookmark-start text:name="__RefHeading___j2_23"/><text:bookmark-start text:name="j2"/>J2<text:bookmark-end text:name="__RefHeading___j2_23"/><text:bookmark-end text:name="j2"/></text:h>
      <text:p text:style-name="Text_20_body">Hiermit kann die Galvanische Trennung vom CAN-Bus verhindert werden. Hier dann J2,J3 und die Lötbrücker unter DC Wandler DC1 gemeinsam schließen oder öffnen. IC3 (ADUM1201) und DC1 (DC-Wandler 5V) müssen dann ausgelötet werden.
J2 ist die Senderichtung zum CAN-Bus</text:p>
      <text:h text:style-name="Heading_20_3" text:outline-level="3"><text:bookmark-start text:name="__RefHeading___j3_24"/><text:bookmark-start text:name="j3"/>J3<text:bookmark-end text:name="__RefHeading___j3_24"/><text:bookmark-end text:name="j3"/></text:h>
      <text:p text:style-name="Text_20_body">Hiermit kann die Galvanische Trennung vom CAN-Bus verhindert werden. Hier dann J2,J3 und die Lötbrücker unter DC Wandler DC1 gemeinsam schleißen oder öffnen. IC3 (ADUM1201) und DC1 (DC-Wandler 5V) müssen dann ausgelötet werden.
J2 ist die Empfangsichtung vom CAN-Bus</text:p>
      <text:h text:style-name="Heading_20_3" text:outline-level="3"><text:bookmark-start text:name="__RefHeading___j4_25"/><text:bookmark-start text:name="j4"/>J4<text:bookmark-end text:name="__RefHeading___j4_25"/><text:bookmark-end text:name="j4"/></text:h>
      <text:p text:style-name="Text_20_body">Mit Jumper J1 und J4 bis J6 kann die Galvanische Trennung zwischen EMS-Bus und EMS-Gateway verhindert werden. Dazu müssen IC5 (ADUM1201) und IC5 (78L05) ausgelötet werden und diese Jumper geschlossen werden.
J4 ist die Senderichtung zum EMS-Bus</text:p>
      <text:h text:style-name="Heading_20_3" text:outline-level="3"><text:bookmark-start text:name="__RefHeading___j5_26"/><text:bookmark-start text:name="j5"/>J5<text:bookmark-end text:name="__RefHeading___j5_26"/><text:bookmark-end text:name="j5"/></text:h>
      <text:p text:style-name="Text_20_body">Mit Jumper J1 und J4 bis J6 kann die Galvanische Trennung zwischen EMS-Bus und EMS-Gateway verhindert werden. Dazu müssen IC5 (ADUM1201) und IC5 (78L05) ausgelötet werden und diese Jumper geschlossen werden.
J5 ist die Empfangsrichtung vom EMS-Bus zum Gateway.</text:p>
      <text:h text:style-name="Heading_20_3" text:outline-level="3"><text:bookmark-start text:name="__RefHeading___j6_27"/><text:bookmark-start text:name="j6"/>J6<text:bookmark-end text:name="__RefHeading___j6_27"/><text:bookmark-end text:name="j6"/></text:h>
      <text:p text:style-name="Text_20_body">Mit Jumper J1 und J4 bis J6 kann die Galvanische Trennung zwischen EMS-Bus und EMS-Gateway verhindert werden. Dazu müssen IC5 (ADUM1201) und IC5 (78L05) ausgelötet werden und diese Jumper geschlossen werden.
J6 ist die +5V-Verbindung zum EMS-Bus.</text:p>
      <text:h text:style-name="Heading_20_3" text:outline-level="3"><text:bookmark-start text:name="__RefHeading___j7_28"/><text:bookmark-start text:name="j7"/>J7<text:bookmark-end text:name="__RefHeading___j7_28"/><text:bookmark-end text:name="j7"/></text:h>
      <text:p text:style-name="Text_20_body">Mit diesem Lötjumper kann Pin1 von SV6 und SV7 auf 0V gezogen werden.</text:p>
      <text:h text:style-name="Heading_20_3" text:outline-level="3"><text:bookmark-start text:name="__RefHeading___j8-j11_29"/><text:bookmark-start text:name="j8-j11"/>J8-J11<text:bookmark-end text:name="__RefHeading___j8-j11_29"/><text:bookmark-end text:name="j8-j11"/></text:h>
      <text:p text:style-name="Text_20_body">Diese Lötbrücken befinden sich auf der Unterseite neben dem ISCP-Stecker.
Diese Lötjumper müssen offen sein um die erste Firmware mit Bootloader über ein ISCP-Programmiergerät zu brennen. Danach diese Lötjumper schließen um über den Bootloader neue Firmware einzuspielen oder den Gateway in Betrieb zu nehmen.</text:p>
      <text:h text:style-name="Heading_20_3" text:outline-level="3"><text:bookmark-start text:name="__RefHeading___j12-j13_30"/><text:bookmark-start text:name="j12-j13"/>J12-J13<text:bookmark-end text:name="__RefHeading___j12-j13_30"/><text:bookmark-end text:name="j12-j13"/></text:h>
      <text:p text:style-name="Text_20_body">Wenn eine richtig gepolte Gleichspannung an der DC-Buchse eingespeist wird kann der Gleichrichter B1 ausgelötet werden. Hier kann die Verbindung zwischen DC-Buchse und Schaltung wieder hergestellt werden. Dazu beide Lötjumper schließen.</text:p>
      <text:h text:style-name="Heading_20_3" text:outline-level="3"><text:bookmark-start text:name="__RefHeading___j14_31"/><text:bookmark-start text:name="j14"/>J14<text:bookmark-end text:name="__RefHeading___j14_31"/><text:bookmark-end text:name="j14"/></text:h>
      <text:p text:style-name="Text_20_body">Wenn eine geregelte richtig gepolte Gleichspannung von +5V eingespeist wird kann zusätzlich zu Gleichrichter B1 auch noch der Spannungsregler 78L05/LD1117 ausgelötet werden. Mit diesem Jumper wird die Verbindung zwischen Eingangsgleichspannung und Schaltung wiederhergeste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Important" style:display-name="Important" style:family="text">
      <style:text-properties fo:padding="0 3.6pt" fo:padding-top="0" fo:padding-right="3.6pt" fo:padding-bottom="0" fo:padding-left="3.6pt" fo:color="inherit" fo:background-color="#ffd39f" fo:background-image="/volume1/web/dokuwiki/lib/plugins/wrap/images/note/16/important.png" fo:border="1pt solid #999999"/>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graphic_1" style:family="graphic" style:parent-style-name="Graphics">
      <style:graphic-properties style:vertical-pos="middle" style:vertical-rel="text" style:horizontal-pos="from-left" style:horizontal-rel="paragraph" fo:background-color="#ffd39f" style:flow-with-text="true" fo:margin-left="18pt"/>
    </style:style>
    <style:style style:name="PluginODTAutoStyle_span_graphic_2" style:family="graphic" style:parent-style-name="Graphics">
      <style:graphic-properties style:vertical-pos="middle" style:vertical-rel="text" style:horizontal-pos="from-left" style:horizontal-rel="paragraph" fo:background-color="#ffd39f" style:flow-with-text="true" fo:margin-left="18pt"/>
    </style:style>
    <style:style style:name="PluginODTAutoStyle_Frame_3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 style:family="table">
      <style:table-properties table:align="center" fo:margin-right="18pt" fo:margin-bottom="18pt" style:rel-width="100%" style:width="289.134pt"/>
    </style:style>
    <style:style style:name="odt_auto_style_table_column_6_1" style:family="table-column">
      <style:table-column-properties style:column-width="2cm"/>
    </style:style>
    <style:style style:name="odt_auto_style_table_column_6_2" style:family="table-column">
      <style:table-column-properties style:column-width="232.444pt"/>
    </style:style>
    <style:style style:name="PluginODTAutoStyle_TableCell_5" style:family="table-cell">
      <style:paragraph-properties fo:text-align="center"/>
      <style:table-cell-properties style:vertical-align="middle" fo:padding="0.1cm" fo:background-color="#ffd39f"/>
    </style:style>
    <style:style style:name="PluginODTAutoStyle_Paragraph_6" style:family="paragraph">
      <style:paragraph-properties fo:text-align="center" fo:padding="0.1cm"/>
    </style:style>
    <style:style style:name="PluginODTAutoStyle_TableCell_7" style:family="table-cell">
      <style:table-cell-properties style:vertical-align="middle" fo:padding="0.3cm" fo:background-color="#ffd39f"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0" style:family="table">
      <style:table-properties table:align="center" fo:margin-right="18pt" fo:margin-bottom="18pt" style:rel-width="100%" style:width="289.134pt"/>
    </style:style>
    <style:style style:name="odt_auto_style_table_column_8_1" style:family="table-column">
      <style:table-column-properties style:column-width="2cm"/>
    </style:style>
    <style:style style:name="odt_auto_style_table_column_8_2" style:family="table-column">
      <style:table-column-properties style:column-width="232.444pt"/>
    </style:style>
    <style:style style:name="PluginODTAutoStyle_TableCell_11" style:family="table-cell">
      <style:paragraph-properties fo:text-align="center"/>
      <style:table-cell-properties style:vertical-align="middle" fo:padding="0.1cm" fo:background-color="#ffd39f"/>
    </style:style>
    <style:style style:name="PluginODTAutoStyle_Paragraph_12" style:family="paragraph">
      <style:paragraph-properties fo:text-align="center" fo:padding="0.1cm"/>
    </style:style>
    <style:style style:name="PluginODTAutoStyle_TableCell_13" style:family="table-cell">
      <style:table-cell-properties style:vertical-align="middle" fo:padding="0.3cm" fo:background-color="#ffd39f"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connection</dc:title>
  </office:meta>
</office:document-meta>
</file>