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ems:dscollectord"/><text:bookmark-start text:name="__RefHeading___collectord_fuer_synology_diskstation_1"/><text:bookmark-start text:name="collectord_fuer_synology_diskstation"/>Collectord für Synology Diskstation<text:bookmark-end text:name="__RefHeading___collectord_fuer_synology_diskstation_1"/><text:bookmark-end text:name="collectord_fuer_synology_diskstation"/></text:h>
      <text:h text:style-name="Heading_20_3" text:outline-level="3"><text:bookmark-start text:name="__RefHeading___generelles_2"/><text:bookmark-start text:name="generelles"/>Generelles<text:bookmark-end text:name="__RefHeading___generelles_2"/><text:bookmark-end text:name="generelles"/></text:h>
      <text:p text:style-name="Text_20_body">Für meine Diskstation möchte ich den collectord kompilieren.
Für die aktuellen Diskstation-Modelle wurden verschieden Prozessoren verwendet.
Daher muss für jeden Prozessor der collector einmalig kompiliert werden.</text:p>
      <text:p text:style-name="Text_20_body">Hier erst mal meine ersten Versuche den collectrod auf einer Diskstation zu kompilieren.</text:p>
      <text:h text:style-name="Heading_20_3" text:outline-level="3"><text:bookmark-start text:name="__RefHeading___voraussetzungen_zum_kompilieren_3"/><text:bookmark-start text:name="voraussetzungen_zum_kompilieren"/>Voraussetzungen zum kompilieren<text:bookmark-end text:name="__RefHeading___voraussetzungen_zum_kompilieren_3"/><text:bookmark-end text:name="voraussetzungen_zum_kompilieren"/></text:h>
      <text:p text:style-name="Text_20_body"><text:span text:style-name="underline">Hardware:</text:span><text:line-break/>
Eine Diskstation<text:line-break/></text:p>
      <text:p text:style-name="Text_20_body"><text:span text:style-name="underline">Software:</text:span><text:line-break/>
SSH-Client für den Computer<text:line-break/></text:p>
      <text:p text:style-name="Text_20_body">Zur Kompilierung ist eine SSH/Telnet Terminal Verbindung notwendig. Diese Terminal Verbindung muss erst auf der Diskstation über DSM aktiviert freigeschaltet werden. Da die SSH-Verbindung verschlüsselt ist sollte diese Vorgezogen werden. Bei Telnet wird das Passwort unverschlüsselt übertragen und sollte nur im eigenen Netz ohne Internet-Verbindung verwendet werden.</text:p>
      <text:p text:style-name="Text_20_body">Für die SSH-Verbindung nehme ich TeraTerm. Auf meinen Diskstation läuft DSM 5.1. Das Vorgehen sollte auf älteren Versionen so, oder ähnlich funktionieren.</text:p>
      <text:h text:style-name="Heading_20_3" text:outline-level="3"><text:bookmark-start text:name="__RefHeading___ipkg_installation_4"/><text:bookmark-start text:name="ipkg_installation"/>IPKG Installation<text:bookmark-end text:name="__RefHeading___ipkg_installation_4"/><text:bookmark-end text:name="ipkg_installation"/></text:h>
      <text:p text:style-name="Text_20_body">Für die Installation gibt es von Synology ein <text:a xlink:type="simple" xlink:href="http://www.synology-wiki.de/index.php/IPKG" text:style-name="Internet_20_link" text:visited-style-name="Visited_20_Internet_20_Link">IPKG-Wiki</text:a>.</text:p>
      <text:p text:style-name="Text_20_body">Dieser Anleitung folgen.</text:p>
      <text:p text:style-name="Text_20_body">Bei mir hat das auskommentieren der Pfadangaben in <text:span text:style-name="Strong_20_Emphasis">/root/.profile</text:span> nicht geholfen.
Statt die beiden Zeilen für den Pfad mit <text:span text:style-name="Strong_20_Emphasis">#</text:span> auszukommentieren muss dieser nur noch erweitert werden. Am Ende noch :/opt/bin:/opt/sbin anhängen. Diese Änderung ist notwendig damit IPKG, und die andere Software,auch ohne den absoluten Pfad gestartet werden kann.</text:p>
      <text:h text:style-name="Heading_20_3" text:outline-level="3"><text:bookmark-start text:name="__RefHeading___editieren_mit_vi_5"/><text:bookmark-start text:name="editieren_mit_vi"/>Editieren mit vi<text:bookmark-end text:name="__RefHeading___editieren_mit_vi_5"/><text:bookmark-end text:name="editieren_mit_vi"/></text:h>
      <text:p text:style-name="Text_20_body">zum editieren einfach nur vi mit dem Dateinamen angeben.</text:p>
      <text:p text:style-name="Text_20_body"><text:span text:style-name="Source_20_Text">vi /root/.profile</text:span><text:line-break/></text:p>
      <text:p text:style-name="Text_20_body">mit den Pfeiltasten zur Einfügeposition gehen und <text:span text:style-name="Source_20_Text">i</text:span>  drücken um in den Einfügemodus zu gelangen. Jetzt kann der PATH erweitert werden.</text:p>
      <text:p text:style-name="Text_20_body">Nach der Erweiterung keine Eingabetaste drücken.</text:p>
      <text:p text:style-name="Text_20_body">Zurück in den Befehlsmodus von vi kommt man mit der <text:span text:style-name="Strong_20_Emphasis">Escape</text:span>-Taste.</text:p>
      <text:p text:style-name="Text_20_body">Um die Änderungen zu speichern und vi ohne Nachfrage zu verlassen folgendes eingeben:
<text:span text:style-name="Source_20_Text">:wq!</text:span><text:line-break/></text:p>
      <text:p text:style-name="Text_20_body">Bei Eingabefehlern einfach mit Escape zurück in den Befehlsmodus und <text:span text:style-name="Strong_20_Emphasis">:quit!</text:span> eingeben und noch mal von vorne starten.</text:p>
      <text:h text:style-name="Heading_20_3" text:outline-level="3"><text:bookmark-start text:name="__RefHeading___paketliste_aktualisieren_6"/><text:bookmark-start text:name="paketliste_aktualisieren"/>Paketliste aktualisieren<text:bookmark-end text:name="__RefHeading___paketliste_aktualisieren_6"/><text:bookmark-end text:name="paketliste_aktualisieren"/></text:h>
      <text:p text:style-name="Text_20_body"><text:span text:style-name="Source_20_Text">ipkg update</text:span><text:line-break/></text:p>
      <text:h text:style-name="Heading_20_3" text:outline-level="3"><text:bookmark-start text:name="__RefHeading___gcc_und_bibliotheken_installieren_7"/><text:bookmark-start text:name="gcc_und_bibliotheken_installieren"/>GCC und Bibliotheken installieren<text:bookmark-end text:name="__RefHeading___gcc_und_bibliotheken_installieren_7"/><text:bookmark-end text:name="gcc_und_bibliotheken_installieren"/></text:h>
      <text:p text:style-name="Text_20_body"><text:span text:style-name="Source_20_Text">
ipkg install gcc<text:line-break/>
ipkg install git<text:line-break/>
ipkg install optware-devel<text:line-break/>
ipkg install boost-iostreams<text:line-break/>
ipkg install boost-dev<text:line-break/>
ipkg install boost-thread<text:line-break/>
ipkg install boost-system<text:line-break/>
ipkg install boost-date-time<text:line-break/>
ipkg install ncurses ncurses-dev<text:line-break/>

Aus <text:a xlink:type="simple" xlink:href="https://code.google.com/p/google-authenticator/issues/detail?id=364" text:style-name="Internet_20_link" text:visited-style-name="Visited_20_Internet_20_Link">https://code.google.com/p/google-authenticator/issues/detail?id=364</text:a>:

rm /opt/arm-none-linux-gnueabi/lib/libdl.so<text:line-break/>
ln -s /lib/libdl.so.2 /opt/arm-none-linux-gnueabi/lib/libdl.so<text:line-break/>
</text:span></text:p>
      <text:h text:style-name="Heading_20_3" text:outline-level="3"><text:bookmark-start text:name="__RefHeading___quelltexte_8"/><text:bookmark-start text:name="quelltexte"/>Quelltexte<text:bookmark-end text:name="__RefHeading___quelltexte_8"/><text:bookmark-end text:name="quelltexte"/></text:h>
      <text:p text:style-name="Text_20_body"><text:span text:style-name="del">
Ich habe ein Fork von Danny-Baumanns Quelltext erstellt. Vermutlich müssen kleine Änderungen am Import des mySQL-Connector gemacht werden. Falls es läuft kann das vielleicht von Danny in seinen Master-Branch eingefügt werden.
<text:line-break/>
<text:a xlink:type="simple" xlink:href="https://github.com/ingof/ems-collector" text:style-name="Internet_20_link" text:visited-style-name="Visited_20_Internet_20_Link">collectord</text:a><text:line-break/>


Leider gibt es noch kein IPKG-Paket für die mySQL-Connector-C++ Bibliothek und diese muss auch kompiliert werden. Hier bitte Source Code auswählen und den Sourcecode herunterladen. Es ist auch möglich über den unteren Link den Sourcecode herunter zu laden ohne sich registrieren zu lassen.
<text:line-break/>
<text:a xlink:type="simple" xlink:href="http://dev.mysql.com/downloads/connector/cpp/" text:style-name="Internet_20_link" text:visited-style-name="Visited_20_Internet_20_Link">mySQL connector</text:a>\\</text:span></text:p>
      <text:h text:style-name="Heading_20_3" text:outline-level="3"><text:bookmark-start text:name="__RefHeading___cmake_aus_quellcode_installieren_9"/><text:bookmark-start text:name="cmake_aus_quellcode_installieren"/>CMake aus Quellcode installieren<text:bookmark-end text:name="__RefHeading___cmake_aus_quellcode_installieren_9"/><text:bookmark-end text:name="cmake_aus_quellcode_installieren"/></text:h>
      <text:p text:style-name="Text_20_body">Auf <text:a xlink:type="simple" xlink:href="http://www.cmake.org/download/" text:style-name="Internet_20_link" text:visited-style-name="Visited_20_Internet_20_Link">CMake Download-Seite</text:a> könnte es eine neuere Version von Cmake geben. Dann einfach die Versionnummern in den folgenden Befehlen anpassen:</text:p>
      <text:p text:style-name="Text_20_body"><text:span text:style-name="Source_20_Text">
cd /volume1/@tmp<text:line-break/>
wget http://www.cmake.org/files/v3.1/cmake-3.1.0-1-src.tar.bz2<text:line-break/>
tar jxf cmake-3.1.0-1-src.tar.bz2<text:line-break/>
./cmake-3.1.0-1.sh prep<text:line-break/>
./cmake-3.1.0-1.sh conf<text:line-break/>
./cmake-3.1.0-1.sh build<text:line-break/>
cd cmake-3.1.0/.build/<text:line-break/>
bin/cpack -G STGZ</text:span><text:line-break/>
<text:span text:style-name="Plugin_Wrap_Span_Less significant">Erstellt selbstentpackendes Archiv cmake-3.1.0-Linux-&lt;ARCH&gt;.sh</text:span><text:line-break/>
<text:span text:style-name="Source_20_Text">./cmake-3.1.0-Linux-*.sh --prefix=/opt</text:span><text:line-break/></text:p>
      <text:list text:style-name="List_20_1" text:continue-numbering="false">
        <text:list-item>
          <text:p text:style-name="List_20_1_Content_First"> Lizenztext-Anzeige mit „q“ abbrechen und mit „y“ quittieren<text:line-break/></text:p>
        </text:list-item>
        <text:list-item>
          <text:p text:style-name="List_20_1_Content_Last"> Do you want to include the subdirectory cmake-3.1.0-Linux-armv5tel?</text:p>
        </text:list-item>
      </text:list>
      <text:p text:style-name="Text_20_body">    Saying no will install in: „/opt“ [Yn]:<text:span text:style-name="Strong_20_Emphasis">n</text:span><text:line-break/></text:p>
      <text:p text:style-name="Text_20_body">Die Installation von cmake ist nun abgeschlossen. </text:p>
      <text:h text:style-name="Heading_20_3" text:outline-level="3"><text:bookmark-start text:name="__RefHeading___mariadb_client_library_for_c_bibliotheken_kompilieren_10"/><text:bookmark-start text:name="mariadb_client_library_for_c_bibliotheken_kompilieren"/>MariaDB Client Library for C Bibliotheken kompilieren<text:bookmark-end text:name="__RefHeading___mariadb_client_library_for_c_bibliotheken_kompilieren_10"/><text:bookmark-end text:name="mariadb_client_library_for_c_bibliotheken_kompilieren"/></text:h>
      <text:p text:style-name="Text_20_body">Leider habe ich keine Möglichkeit gefunden den die Datei über wget auf die Diskstation zu bekommen. Um an die <text:span text:style-name="Strong_20_Emphasis">MariaDB Client Library for C</text:span> muss man sich erst auf <text:a xlink:type="simple" xlink:href="https://mariadb.com/" text:style-name="Internet_20_link" text:visited-style-name="Visited_20_Internet_20_Link">https://mariadb-com</text:a> registrieren.
Jetzt kann man über &gt;Produkt &gt;Connector &amp; Plugins den Sourcecode herunterladen. Diese am besten im public-share auf der Diskstation ablegen. Wenn dieser nicht vorhanden ist dann über DSM der Diskstation erstellen.</text:p>
      <text:p text:style-name="Text_20_body"><text:span text:style-name="Source_20_Text">
cp /volume1/public/mariadb_client-2.0.0-src.tar.gz /volume1/@tmp/
cd /volume1/@tmp<text:line-break/>
<text:span text:style-name="del">wget http://cdn.mysql.com/Downloads/Connector-C++/mysql-connector-c++-1.1.5.tar.gz</text:span><text:line-break/>
tar zxf mariadb_client-2.0.0-src.tar.gz<text:line-break/>
cd mariadb_client-2.0.0-src<text:line-break/>
mkdir build<text:line-break/>
cd build<text:line-break/>
cmake ..<text:line-break/>
make all</text:span><text:line-break/></text:p>
      <text:h text:style-name="Heading_20_3" text:outline-level="3"><text:bookmark-start text:name="__RefHeading___collectord_bauen_und_installieren_11"/><text:bookmark-start text:name="collectord_bauen_und_installieren"/>collectord bauen und installieren<text:bookmark-end text:name="__RefHeading___collectord_bauen_und_installieren_11"/><text:bookmark-end text:name="collectord_bauen_und_installieren"/></text:h>
      <text:p text:style-name="Text_20_body"><text:span text:style-name="Source_20_Text">cd /volume1/@tmp<text:line-break/>
git clone https://github.com/ingof/ems-collector.git<text:line-break/>
cd ems-collector/collector<text:line-break/>
make<text:line-break/>
cp -a collectord /opt/bin<text:line-break/>
cd /root</text:span><text:line-break/></text:p>
      <text:p text:style-name="Text_20_body">Hier gibt es jetzt allerdings die letzte Hürde.
Der GCC für die Diskstations ist zu alt und kennt die Option <text:span text:style-name="Strong_20_Emphasis">-std=c++0x</text:span> nicht.
Der GCC-Compiler unterstützt das erst ab Version 4.7.</text:p>
      <text:p text:style-name="Text_20_body">Mir ist bisher keine Möglichkeit bekannt dieses Problem zu umgehen.</text:p>
      <text:h text:style-name="Heading_20_3" text:outline-level="3"><text:bookmark-start text:name="__RefHeading___aufraeumen_12"/><text:bookmark-start text:name="aufraeumen"/>aufräumen<text:bookmark-end text:name="__RefHeading___aufraeumen_12"/><text:bookmark-end text:name="aufraeumen"/></text:h>
      <text:p text:style-name="Text_20_body"><text:span text:style-name="Source_20_Text">rm -rf /volume1/@tmp/cmake-3.1* /volume1/@tmp/mysql-connector-*</text:span><text:line-break/>
Löschen des Git-Verzeichnisses „ems-collector“ ganz nach Gusto:<text:line-break/>
<text:span text:style-name="Source_20_Text">rm -rf /volume1/@tmp/ems-collector</text:span><text:line-break/></text:p>
      <text:h text:style-name="Heading_20_3" text:outline-level="3"><text:bookmark-start text:name="__RefHeading___konfiguration_collectord_13"/><text:bookmark-start text:name="konfiguration_collectord"/>Konfiguration collectord<text:bookmark-end text:name="__RefHeading___konfiguration_collectord_13"/><text:bookmark-end text:name="konfiguration_collectord"/></text:h>
      <text:p text:style-name="Text_20_body">identisch mit Raspberry</text:p>
      <text:h text:style-name="Heading_20_3" text:outline-level="3"><text:bookmark-start text:name="__RefHeading___autostart_collectord_14"/><text:bookmark-start text:name="autostart_collectord"/>Autostart collectord<text:bookmark-end text:name="__RefHeading___autostart_collectord_14"/><text:bookmark-end text:name="autostart_collectord"/></text:h>
      <text:p text:style-name="Text_20_body">..... in Arbei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Less significant" style:display-name="Less significant" style:family="text">
      <style:text-properties fo:color="#666666" fo:border="0pt none"/>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ems:dscollectord</dc:title>
  </office:meta>
</office:document-meta>
</file>