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bd50b57dc74bd31804ee98206b574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ems:erweiterung"/>&lt;WAP nopagebreak&gt;</text:p>
      <text:h text:style-name="Heading_20_1" text:outline-level="1"><text:bookmark-start text:name="__RefHeading___erweiterung_1"/><text:bookmark-start text:name="erweiterung"/>Erweiterung<text:bookmark-end text:name="__RefHeading___erweiterung_1"/><text:bookmark-end text:name="erweiterung"/></text:h>
      <text:p text:style-name="Text_20_body">Der EMS-Gateway ist mit einer Platine erweiterbar. Die Platine kann Huckpack aufgesteckt werden.
Bisher ist noch keine Platine geplant. Es wäre möglich den Ethernet-Chip und die SD/MMC-Karte und weitere Hardware auf die Erweiterungsplatine mit irgendwelchen anderen Hardware-Erweiterungen zu setzen.</text:p>
      <text:p text:style-name="Text_20_body">Vielleicht werde ich noch eine Interfaceplatine für den SMI-Bus erstellen. Damit ist es dann möglich bis zu 16 Rolladen Antriebe pro SMI-Bus zu steuern. <text:a xlink:type="simple" xlink:href="http://www.mikrocontroller.net/topic/273846#2924235" text:style-name="Internet_20_link" text:visited-style-name="Visited_20_Internet_20_Link">SMI↔Seriell</text:a>
&lt;/WAP&gt;</text:p>
      <text:p text:style-name="Text_20_body">&lt;WAP nopagebreak&gt;
&lt;/WAP&gt;</text:p>
      <text:h text:style-name="Heading_20_2" text:outline-level="2"><text:bookmark-start text:name="__RefHeading___layout_2"/><text:bookmark-start text:name="layout"/>Layout<text:bookmark-end text:name="__RefHeading___layout_2"/><text:bookmark-end text:name="layout"/></text:h>
      <text:p text:style-name="Text_20_body"><draw:frame draw:style-name="media" draw:name="0" text:anchor-type="as-char" draw:z-index="0" svg:width="15.875cm" svg:height="13.696428571429cm"><draw:image xlink:href="Pictures/48bd50b57dc74bd31804ee98206b5748.png" xlink:type="simple" xlink:show="embed" xlink:actuate="onLoad"/></draw:frame>
&lt;WAP nopagebreak&gt;</text:p>
      <text:h text:style-name="Heading_20_2" text:outline-level="2"><text:bookmark-start text:name="__RefHeading___eagle_3"/><text:bookmark-start text:name="eagle"/>Eagle<text:bookmark-end text:name="__RefHeading___eagle_3"/><text:bookmark-end text:name="eagle"/></text:h>
      <text:p text:style-name="Text_20_body">Wer Interesse hat kann die Eagle Platinen- und Schaltplandatei bekommen um eigene Erweiterungsplatinen zu entwickeln.
&lt;/WAP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ems:erweiterung</dc:title>
  </office:meta>
</office:document-meta>
</file>