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e00738e4a667a9ae872a6f7bfb998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konfiguration21"/><text:bookmark-start text:name="__RefHeading___konfiguration_1"/><text:bookmark-start text:name="konfiguration"/>Konfiguration<text:bookmark-end text:name="__RefHeading___konfiguration_1"/><text:bookmark-end text:name="konfiguration"/></text:h>
      <text:p text:style-name="Text_20_body">Die Konfiguration wird über den USB-Port oder per Telnet vorgenommen und im EEPROM des Microkontrollers gespeichert. Die geänderten Werte werden sind sofort aktiv.</text:p>
      <text:p text:style-name="Text_20_body">Wird die Firmware erstmals installiert, so befindet sich die USB-Schnittstelle im HEX-Modus.
Die Firmware gibt die eingegebenen Zeichen nicht als Echo an das Terminalprogramm zurück. Wer nicht blind tippen möchte, kann das lokale Echo des Terminalprogramms einschalten. </text:p>
      <text:p text:style-name="Text_20_body">Tippfehler lassen sich mit <text:span text:style-name="Strong_20_Emphasis">Backspace</text:span> (ASCII 0x08 bzw. ^H) korrigieren. Um BS korrekt zu senden, muss in PUTTY der Backspace-Key in den Optionen auf ^H gesetzte werden!</text:p>
      <text:p text:style-name="Text_20_body">Im <text:span text:style-name="Strong_20_Emphasis">HEX-Modus</text:span> gibt es folgende Befehle (Groß-/Kleinschreibung wird beachtet!):</text:p>
      <text:list text:style-name="List_20_1" text:continue-numbering="false">
        <text:list-item>
          <text:p text:style-name="List_20_1_Content_First"> '<text:span text:style-name="Strong_20_Emphasis">Ki</text:span> xxx.xxx.xxx.xxx' Setzen der IP-Adresse</text:p>
        </text:list-item>
        <text:list-item>
          <text:p text:style-name="List_20_1_Content"> '<text:span text:style-name="Strong_20_Emphasis">Km</text:span> xxx.xxx.xxx.xxx' Setzen der Netzwerkmaske</text:p>
        </text:list-item>
        <text:list-item>
          <text:p text:style-name="List_20_1_Content"> '<text:span text:style-name="Strong_20_Emphasis">Kg</text:span> xxx.xxx.xxx.xxx' Setzen des Gateways</text:p>
        </text:list-item>
        <text:list-item>
          <text:p text:style-name="List_20_1_Content_Last"> '<text:span text:style-name="Strong_20_Emphasis">Kn</text:span> xxx.xxx.xxx.xxx' Setzen des NTP-Servers</text:p>
        </text:list-item>
      </text:list>
      <text:list text:style-name="List_20_1" text:continue-numbering="false">
        <text:list-item>
          <text:p text:style-name="List_20_1_Content_First"> '<text:span text:style-name="Strong_20_Emphasis">Kr</text:span>' Umschaltung in den <text:span text:style-name="Strong_20_Emphasis">RAW-Modus</text:span> (0 - Hex / 1 - RAW)</text:p>
        </text:list-item>
        <text:list-item>
          <text:p text:style-name="List_20_1_Content"> '<text:span text:style-name="Strong_20_Emphasis">Ks</text:span>' Aktivierung der <text:span text:style-name="Strong_20_Emphasis">SD-Card</text:span> (0/1)</text:p>
        </text:list-item>
        <text:list-item>
          <text:p text:style-name="List_20_1_Content"> '<text:span text:style-name="Strong_20_Emphasis">Ka</text:span>' <text:span text:style-name="Strong_20_Emphasis">EMS-Busadresse</text:span> in dezimal (normalerweise 0x0B = 11)</text:p>
        </text:list-item>
        <text:list-item>
          <text:p text:style-name="List_20_1_Content"> '<text:span text:style-name="Strong_20_Emphasis">Kp</text:span>' Empfange <text:span text:style-name="Strong_20_Emphasis">Polling</text:span> auf dem EMS-Bus</text:p>
        </text:list-item>
        <text:list-item>
          <text:p text:style-name="List_20_1_Content"> '<text:span text:style-name="Strong_20_Emphasis">Kc</text:span>' <text:span text:style-name="Strong_20_Emphasis">Catch All</text:span> Empfange Telegramme, die nicht an das GW direkt gerichtet sind</text:p>
        </text:list-item>
        <text:list-item>
          <text:p text:style-name="List_20_1_Content"> '<text:span text:style-name="Strong_20_Emphasis">Kt</text:span>' Berechne beim Senden die <text:span text:style-name="Strong_20_Emphasis">Checksumme</text:span> automatisch</text:p>
        </text:list-item>
        <text:list-item>
          <text:p text:style-name="List_20_1_Content"> '<text:span text:style-name="Strong_20_Emphasis">Kl</text:span>' <text:span text:style-name="Strong_20_Emphasis">Auflisten</text:span> der Einstellungen</text:p>
        </text:list-item>
        <text:list-item>
          <text:p text:style-name="List_20_1_Content"> '<text:span text:style-name="Strong_20_Emphasis">Ke</text:span>' <text:span text:style-name="Strong_20_Emphasis">EMS-Bus</text:span> Paketstatistik</text:p>
        </text:list-item>
        <text:list-item/>
        <text:list-item>
          <text:p text:style-name="List_20_1_Content"> '<text:span text:style-name="Strong_20_Emphasis">BootloadMode!</text:span>' Starten des <text:a xlink:type="simple" xlink:href="https://emswiki.thefischer.net/doku.php?id=wiki:ems:bootloader" text:style-name="Internet_20_link" text:visited-style-name="Visited_20_Internet_20_Link">Bootloaders</text:a> (siehe Anleitung)</text:p>
        </text:list-item>
        <text:list-item>
          <text:p text:style-name="List_20_1_Content"> '<text:span text:style-name="Strong_20_Emphasis">RESET!</text:span>' Neustart des EMS-GW</text:p>
        </text:list-item>
        <text:list-item>
          <text:p text:style-name="List_20_1_Content"> 'xx xx xx xx xx xx' (xx ist jeweils eine Hex-Zahl) Senden eines EMS-Telegrams. Die CRC wird automatisch berechnet! </text:p>
        </text:list-item>
        <text:list-item>
          <text:p text:style-name="List_20_1_Content_Last"> ein 0xaa 0x55 (binär!) am Zeilenanfang schaltet temporär in den Hex-Modus</text:p>
        </text:list-item>
      </text:list>
      <text:p text:style-name="Text_20_body">Im <text:span text:style-name="Strong_20_Emphasis">RAW-Modus</text:span> gibt es folgende Befehle (binär senden, keine Hex-Zahlen!):</text:p>
      <text:list text:style-name="List_20_1" text:continue-numbering="false">
        <text:list-item>
          <text:p text:style-name="List_20_1_Content_First"> 0xaa 0x55 0xnn 0xnn ... 0xaa 0x55 Senden eines EMS-Telegrams. CRC wird je nach Einstellung automatisch berechnet oder muss angegeben werden.</text:p>
        </text:list-item>
        <text:list-item>
          <text:p text:style-name="List_20_1_Content_Last"> 0x4b 0x68 temporäres Zurückschalten in den Hexmodus (entspricht '<text:span text:style-name="Strong_20_Emphasis">Kh</text:span>', ohne 0xaa 0x55 !)|. Für ein dauerhaftes Zurückschalten muss '<text:span text:style-name="Strong_20_Emphasis">Kr 0</text:span>' im Hexmodus benutzt werden</text:p>
        </text:list-item>
      </text:list>
      <text:h text:style-name="Heading_20_2" text:outline-level="2"><text:bookmark-start text:name="__RefHeading___telnet_schnittstelle_2"/><text:bookmark-start text:name="telnet_schnittstelle"/>Telnet Schnittstelle<text:bookmark-end text:name="__RefHeading___telnet_schnittstelle_2"/><text:bookmark-end text:name="telnet_schnittstelle"/></text:h>
      <text:p text:style-name="Text_20_body">Das Telnet Protokoll ist nicht 8-Bit tauglich, da z.B. 0xff eine Steuersequenz darstellt. Daher die folgende Regel: Beginnt eine Zeile mit 0xaa 0x55, so ignoriert der Telnet-Server Steuersequenzen. Ein folgendes  0xaa 0x55 stellt das Zeilenende dar. Die Bytes zwischen den  0xaa 0x55 werden an den Kommandointerpreter übergeben und wie oben interpretiert.</text:p>
      <text:p text:style-name="Text_20_body"><draw:frame draw:style-name="media" draw:name="0" text:anchor-type="as-char" draw:z-index="0" svg:width="11.086041666667cm" svg:height="8.255cm"><draw:image xlink:href="Pictures/2e00738e4a667a9ae872a6f7bfb99814.jpg" xlink:type="simple" xlink:show="embed" xlink:actuate="onLoad"/></draw:frame></text:p>
      <text:h text:style-name="Heading_20_1" text:outline-level="1"><text:bookmark-start text:name="__RefHeading___fehlermeldungen_3"/><text:bookmark-start text:name="fehlermeldungen"/>Fehlermeldungen<text:bookmark-end text:name="__RefHeading___fehlermeldungen_3"/><text:bookmark-end text:name="fehlermeldung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ummer</text:p>
          </table:table-cell>
          <table:table-cell office:value-type="string" table:style-name="tableheader">
            <text:p text:style-name="Table_20_Heading">Bedeutung</text:p>
          </table:table-cell>
          <table:table-cell office:value-type="string" table:style-name="tableheader">
            <text:p text:style-name="Table_20_Heading">Ursache</text:p>
          </table:table-cell>
        </table:table-row>
        <table:table-row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 CRC-Fehler </text:p>
          </table:table-cell>
          <table:table-cell office:value-type="string" table:style-name="tablecell">
            <text:p text:style-name="tablealignleft"> Ein empfangenes Telegramm auf den Bus hat eine falsche Prüfsumme. </text:p>
          </table:table-cell>
        </table:table-row>
        <table:table-row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 Frame-Error </text:p>
          </table:table-cell>
          <table:table-cell office:value-type="string" table:style-name="tablecell">
            <text:p text:style-name="tablealignleft"> Die UART hat einen Paritätsfehler gemeldet. Das empfangene Byte ist fehlerhaft. </text:p>
          </table:table-cell>
        </table:table-row>
        <table:table-row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 Overrun-Error </text:p>
          </table:table-cell>
          <table:table-cell office:value-type="string" table:style-name="tablecell">
            <text:p text:style-name="tablealignleft"> Die UART meldet ein Overrun Fehler. Das EMS-GW holt die empfangenen Bytes zu langsam ab. </text:p>
          </table:table-cell>
        </table:table-row>
        <table:table-row>
          <table:table-cell office:value-type="string" table:style-name="tablecell">
            <text:p text:style-name="tablealignleft">0x04</text:p>
          </table:table-cell>
          <table:table-cell office:value-type="string" table:style-name="tablecell">
            <text:p text:style-name="tablealignleft"> Buffer-Overflow </text:p>
          </table:table-cell>
          <table:table-cell office:value-type="string" table:style-name="tablecell">
            <text:p text:style-name="tablealignleft"> Ein empfangenes Paket überschreitet die Bufferlänge. </text:p>
          </table:table-cell>
        </table:table-row>
        <table:table-row>
          <table:table-cell office:value-type="string" table:style-name="tablecell">
            <text:p text:style-name="tablealignleft">0x05</text:p>
          </table:table-cell>
          <table:table-cell office:value-type="string" table:style-name="tablecell">
            <text:p text:style-name="tablealignleft"> Bus-Echo-Error </text:p>
          </table:table-cell>
          <table:table-cell office:value-type="string" table:style-name="tablecell">
            <text:p text:style-name="tablealignleft"> Das vom Master gesendete Echo entspricht nicht dem von EMS-GW gesendeten Byte.</text:p>
          </table:table-cell>
        </table:table-row>
        <table:table-row>
          <table:table-cell office:value-type="string" table:style-name="tablecell">
            <text:p text:style-name="tablealignleft">0x06</text:p>
          </table:table-cell>
          <table:table-cell office:value-type="string" table:style-name="tablecell">
            <text:p text:style-name="tablealignleft"> Send-Failed </text:p>
          </table:table-cell>
          <table:table-cell office:value-type="string" table:style-name="tablecell">
            <text:p text:style-name="tablealignleft"> Ein vom EMS-GW gesendetes Telegram wurde nicht mit 0x01 quittiert.</text:p>
          </table:table-cell>
        </table:table-row>
        <table:table-row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 Die 4 vorhandenen Empfangspuffer reichen nicht aus - ggf. Timingproblem in der Software.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konfiguration21</dc:title>
  </office:meta>
</office:document-meta>
</file>