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sk_schnittstelle"/><text:bookmark-start text:name="__RefHeading___service_key_1"/><text:bookmark-start text:name="service_key"/>Service Key<text:bookmark-end text:name="__RefHeading___service_key_1"/><text:bookmark-end text:name="service_key"/></text:h>
      <text:p text:style-name="Text_20_body">Der Service-Key unterstützt verschiedene Bussysteme von Buderus. weitere Details <text:a xlink:type="simple" xlink:href="http://www.buderus.de" text:style-name="Internet_20_link" text:visited-style-name="Visited_20_Internet_20_Link">Hersteller</text:a>.</text:p>
      <text:p text:style-name="Text_20_body">Auf der PC-Seite werden die Daten mit der <text:a xlink:type="simple" xlink:href="http://de.wikipedia.org/wiki/3964R" text:style-name="Internet_20_link" text:visited-style-name="Visited_20_Internet_20_Link"> 3964R</text:a> gesendet und empfangen.</text:p>
      <text:p text:style-name="Text_20_body">Ein kleines 3964R-Terminal Programm gibt es unter <text:a xlink:type="simple" xlink:href="https://emswiki.thefischer.net/doku.php?id=wiki:ems:software_download" text:style-name="Internet_20_link" text:visited-style-name="Visited_20_Internet_20_Link">Software Download</text:a>.
hiermit kann man die Kommunikation zum Service-Key ohne weiter Software herstellen.</text:p>
      <text:p text:style-name="Text_20_body">Um in den Direkt-Modus zu starten muss am Anfang einmal DD zum Service-Key gesendet werden.
Dann werden die Telegramme vom Service-Key übermittelt.</text:p>
      <text:p text:style-name="Text_20_body">Es gibt zwei Arten von Telegrammen.</text:p>
      <text:h text:style-name="Heading_20_2" text:outline-level="2"><text:bookmark-start text:name="__RefHeading___komplettes_telegramme_2"/><text:bookmark-start text:name="komplettes_telegramme"/>komplettes Telegramme:<text:bookmark-end text:name="__RefHeading___komplettes_telegramme_2"/><text:bookmark-end text:name="komplettes_telegramme"/></text:h>
      <text:p text:style-name="Text_20_body"><text:span text:style-name="Source_20_Text">0x04 &lt;Absender&gt; &lt;Telegrammtyp&gt; &lt;Offset&gt; &lt;Daten n&gt; &lt;Daten n+1&gt; ...... &lt;Daten n+x&gt;</text:span></text:p>
      <text:p text:style-name="Text_20_body"><text:span text:style-name="Source_20_Text">04 08 19 00 00 59 01 98 02 61 FF FF FF 00 00 BA 78 04 7B 9E 02 EC F8 03 BD D8 00 AB F4 00 00</text:span></text:p>
      <text:p text:style-name="Text_20_body">hier wurde vom Service-Key das Telegramm von der <text:span text:style-name="Strong_20_Emphasis">0x08</text:span> vom Telegrammtyp <text:span text:style-name="Strong_20_Emphasis">0x19</text:span>  (MC10/BC10) empfangen.
die folgenden Bytes sind Telegrammdaten ab Ofsset <text:span text:style-name="Strong_20_Emphasis">0x00</text:span></text:p>
      <text:h text:style-name="Heading_20_2" text:outline-level="2"><text:bookmark-start text:name="__RefHeading___aenderungen_an_telegrammen_3"/><text:bookmark-start text:name="aenderungen_an_telegrammen"/>Änderungen an Telegrammen<text:bookmark-end text:name="__RefHeading___aenderungen_an_telegrammen_3"/><text:bookmark-end text:name="aenderungen_an_telegrammen"/></text:h>
      <text:p text:style-name="Text_20_body">Der Service-Key speichert die letzten Telegramme. Wenn ein neues Telgramm empfangen wird werden nur die geänderten Bytes übertragen.</text:p>
      <text:p text:style-name="Text_20_body"><text:span text:style-name="Source_20_Text">0x20 0x04 &lt;Absender&gt; &lt;Telegrammtyp&gt; &lt;Offset&gt; &lt;Datenbyte&gt;</text:span></text:p>
      <text:p text:style-name="Text_20_body"><text:span text:style-name="Source_20_Text">20 04 08 19 02 01</text:span></text:p>
      <text:p text:style-name="Text_20_body">hier wurde ein Telegramm von <text:span text:style-name="Strong_20_Emphasis">0x08</text:span> (MC10/BC10) mit dem Telgrammtyp <text:span text:style-name="Strong_20_Emphasis">0x19</text:span> gesendet.
Seit dem letzten Telegramm hat sich das Byte an Offset <text:span text:style-name="Strong_20_Emphasis">0x02</text:span> auf <text:span text:style-name="Strong_20_Emphasis">0x01</text:span> geände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sk_schnittstelle</dc:title>
  </office:meta>
</office:document-meta>
</file>